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ba284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19d78" officeooo:paragraph-rsid="001ba284" style:font-size-asian="14pt" style:font-size-complex="14pt"/>
    </style:style>
    <style:style style:name="P3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1ba284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3841e"/>
    </style:style>
    <style:style style:name="T7" style:family="text">
      <style:text-properties officeooo:rsid="0005c6d5"/>
    </style:style>
    <style:style style:name="T8" style:family="text">
      <style:text-properties officeooo:rsid="000a6ec5"/>
    </style:style>
    <style:style style:name="T9" style:family="text">
      <style:text-properties officeooo:rsid="000caddb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style:font-name="Times New Roman" fo:font-size="14pt" officeooo:rsid="001fc765" style:font-size-asian="14pt" style:font-size-complex="14pt"/>
    </style:style>
    <style:style style:name="T14" style:family="text">
      <style:text-properties style:font-name="Times New Roman" fo:font-size="14pt" officeooo:rsid="001ba95c" style:font-size-asian="14pt" style:font-size-complex="14pt"/>
    </style:style>
    <style:style style:name="T15" style:family="text">
      <style:text-properties style:font-name="Times New Roman" fo:font-size="14pt" officeooo:rsid="00083106" style:font-size-asian="14pt" style:font-size-complex="14pt"/>
    </style:style>
    <style:style style:name="T16" style:family="text">
      <style:text-properties style:font-name="Times New Roman" fo:font-size="14pt" officeooo:rsid="001da688" style:font-size-asian="14pt" style:font-size-complex="14pt"/>
    </style:style>
    <style:style style:name="T17" style:family="text">
      <style:text-properties style:font-name="Times New Roman" fo:font-size="14pt" officeooo:rsid="001ad83a" style:font-size-asian="14pt" style:font-size-complex="14pt"/>
    </style:style>
    <style:style style:name="T18" style:family="text">
      <style:text-properties style:font-name="Times New Roman" fo:font-size="14pt" officeooo:rsid="001a2c77" style:font-size-asian="14pt" style:font-size-complex="14pt"/>
    </style:style>
    <style:style style:name="T19" style:family="text">
      <style:text-properties style:font-name="Times New Roman" fo:font-size="14pt" officeooo:rsid="00127dff" style:font-size-asian="14pt" style:font-size-complex="14pt"/>
    </style:style>
    <style:style style:name="T20" style:family="text">
      <style:text-properties style:font-name="Times New Roman" fo:font-size="14pt" officeooo:rsid="001038d4" style:font-size-asian="14pt" style:font-size-complex="14pt"/>
    </style:style>
    <style:style style:name="T21" style:family="text">
      <style:text-properties style:font-name="Times New Roman" fo:font-size="14pt" officeooo:rsid="0021625b" style:font-size-asian="14pt" style:font-size-complex="14pt"/>
    </style:style>
    <style:style style:name="T22" style:family="text">
      <style:text-properties style:font-name="Times New Roman" fo:font-size="14pt" officeooo:rsid="001300cf" style:font-size-asian="14pt" style:font-size-complex="14pt"/>
    </style:style>
    <style:style style:name="T23" style:family="text">
      <style:text-properties style:font-name="Times New Roman" fo:font-size="14pt" officeooo:rsid="001f0269" style:font-size-asian="14pt" style:font-size-complex="14pt"/>
    </style:style>
    <style:style style:name="T24" style:family="text">
      <style:text-properties style:font-name="Times New Roman" fo:font-size="14pt" officeooo:rsid="0020d113" style:font-size-asian="14pt" style:font-size-complex="14pt"/>
    </style:style>
    <style:style style:name="T25" style:family="text">
      <style:text-properties style:font-name="Times New Roman" fo:font-size="14pt" officeooo:rsid="00116551" style:font-size-asian="14pt" style:font-size-complex="14pt"/>
    </style:style>
    <style:style style:name="T26" style:family="text">
      <style:text-properties style:font-name="Times New Roman" fo:font-size="14pt" officeooo:rsid="0005c6d5" style:font-size-asian="14pt" style:font-size-complex="14pt"/>
    </style:style>
    <style:style style:name="T27" style:family="text">
      <style:text-properties style:font-name="Times New Roman" fo:font-size="14pt" officeooo:rsid="0004290a" style:font-size-asian="14pt" style:font-size-complex="14pt"/>
    </style:style>
    <style:style style:name="T28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9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0" style:family="text">
      <style:text-properties fo:color="#000000" loext:opacity="100%" style:font-name="Times New Roman" fo:font-size="14pt" fo:font-weight="normal" officeooo:rsid="0005c6d5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1" style:family="text">
      <style:text-properties fo:color="#000000" loext:opacity="100%" style:font-name="Times New Roman" fo:font-size="14pt" fo:font-style="normal" style:text-underline-style="none" fo:font-weight="normal" officeooo:rsid="000e18ef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6">О </text:span><text:span text:style-name="T7">проведении </text:span><text:span text:style-name="T8">внепланово</text:span><text:span text:style-name="T9">го </text:span><text:span text:style-name="T7">экспертно-аналитического мероприятия</text:span></text:p>
      <text:p text:style-name="P2">Основание: Распоряжение <text:span text:style-name="T6">контрольно-счетной палаты муниципального образования Курганинский район 20</text:span><text:span text:style-name="T10">.0</text:span><text:span text:style-name="T6">2</text:span><text:span text:style-name="T10">.</text:span><text:span text:style-name="T11">202</text:span><text:span text:style-name="T10">4</text:span><text:span text:style-name="T12"> </text:span>года № <text:span text:style-name="T6">14</text:span><text:span text:style-name="T10">-</text:span>РО.</text:p>
      <text:p text:style-name="P3"><text:span text:style-name="T13">В соответствии </text:span><text:span text:style-name="T14">с </text:span><text:span text:style-name="T15">письмом </text:span><text:span text:style-name="T13"><text:s/></text:span><text:span text:style-name="T15">п</text:span><text:span text:style-name="T13">рокур</text:span><text:span text:style-name="T15">ату</text:span><text:span text:style-name="T13">р</text:span><text:span text:style-name="T15">ы</text:span><text:span text:style-name="T13"> Курганинского района </text:span><text:span text:style-name="T16">от </text:span><text:span text:style-name="T17">2</text:span><text:span text:style-name="T18">9</text:span><text:span text:style-name="T17">.01</text:span><text:span text:style-name="T19">.202</text:span><text:span text:style-name="T18">4</text:span><text:span text:style-name="T19"> года №</text:span><text:span text:style-name="T20">0</text:span><text:span text:style-name="T17">7-</text:span><text:span text:style-name="T20">0</text:span><text:span text:style-name="T18">8</text:span><text:span text:style-name="T17">-</text:span><text:span text:style-name="T18">202</text:span><text:span text:style-name="T20">4</text:span><text:span text:style-name="T18">/</text:span><text:span text:style-name="T21">749</text:span><text:span text:style-name="T18">-24-20030031</text:span><text:span text:style-name="T13"> «</text:span><text:span text:style-name="T22">О предоставлен</text:span><text:span text:style-name="T18">ии информац</text:span><text:span text:style-name="T22">ии»</text:span><text:span text:style-name="T23">,</text:span><text:span text:style-name="T24"> </text:span><text:span text:style-name="Основной_20_шрифт_20_абзаца"><text:span text:style-name="T28">на</text:span></text:span><text:span text:style-name="T22"> </text:span><text:span text:style-name="T24">основании </text:span><text:span text:style-name="T15">пункт</text:span><text:span text:style-name="T24">а</text:span><text:span text:style-name="T15"> 1, статьи 19, 6-ФЗ и соглашения от 30.03.2015 «О взаимодействи</text:span><text:span text:style-name="T25">е</text:span><text:span text:style-name="T15"> с прокуратурой Курганинского района» </text:span><text:span text:style-name="T26">проведен </text:span><text:span text:style-name="T16"><text:s/></text:span><text:span text:style-name="T27"><text:s/></text:span><text:span text:style-name="Основной_20_шрифт_20_абзаца"><text:span text:style-name="T29">анализ </text:span></text:span><text:span text:style-name="Основной_20_шрифт_20_абзаца"><text:span text:style-name="T30">итогов </text:span></text:span><text:span text:style-name="Основной_20_шрифт_20_абзаца"><text:span text:style-name="T31">по акту Управления Федерального казначейства Краснодарского края по результатам проверки <text:s text:c="4"/>осуществления расходов федерального бюджета на реализацию мероприятий государственной программы Российской Федерации «Воспроизводство и использование природный ресурсов»</text:span></text:span><text:span text:style-name="T18">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0:30.705000000</meta:creation-date>
    <dc:date>2025-01-17T14:11:02.715000000</dc:date>
    <meta:editing-duration>PT32S</meta:editing-duration>
    <meta:editing-cycles>1</meta:editing-cycles>
    <meta:document-statistic meta:table-count="0" meta:image-count="0" meta:object-count="0" meta:page-count="1" meta:paragraph-count="4" meta:word-count="100" meta:character-count="950" meta:non-whitespace-character-count="847"/>
    <meta:generator>LibreOffice/7.3.4.2$Windows_X86_64 LibreOffice_project/728fec16bd5f605073805c3c9e7c4212a0120dc5</meta:generator>
  </office:meta>
</office:document-meta>
</file>